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際單親兒童文教基金會</dc:title>
    <dc:subject/>
    <meta:initial-creator>User</meta:initial-creator>
    <dc:creator>黃瓊毓</dc:creator>
    <meta:creation-date>2026-08-13T04:03:00Z</meta:creation-date>
    <dc:date>2026-08-13T04:03:00Z</dc:date>
    <meta:print-date>2019-08-07T04:1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