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9895in" text:list-level-position-and-space-mode="label-alignment">
          <style:list-level-label-alignment text:label-followed-by="listtab" fo:margin-left="0.9895in" fo:text-indent="-0.98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3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4" style:parent-style-name="標題3" style:family="paragraph">
      <style:paragraph-properties style:snap-to-layout-grid="false" fo:margin-top="0.125in" fo:line-height="0.3055in" fo:margin-left="0.5833in" fo:text-indent="-0.5833in" fo:background-color="#FFFFFF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" fo:font-weight="normal" style:font-weight-asian="normal" style:font-weight-complex="normal" fo:color="#343434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17" style:parent-style-name="標題3" style:family="paragraph">
      <style:paragraph-properties style:snap-to-layout-grid="false" fo:margin-top="0.125in" fo:line-height="0.3055in" fo:margin-left="0.5833in" fo:text-indent="-0.5833in" fo:background-color="#FFFFFF">
        <style:tab-stops/>
      </style:paragraph-properties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18" style:parent-style-name="標題3" style:family="paragraph">
      <style:paragraph-properties style:snap-to-layout-grid="false" fo:margin-top="0in" fo:margin-bottom="0in" fo:line-height="0.3055in" fo:margin-left="0.5826in" fo:background-color="#FFFFFF">
        <style:tab-stops/>
      </style:paragraph-properties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19" style:parent-style-name="標題3" style:family="paragraph">
      <style:paragraph-properties style:snap-to-layout-grid="false" fo:margin-top="0in" fo:margin-bottom="0in" fo:line-height="0.3055in" fo:margin-left="0.5826in" fo:background-color="#FFFFFF">
        <style:tab-stops/>
      </style:paragraph-properties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20" style:parent-style-name="標題3" style:family="paragraph">
      <style:paragraph-properties style:snap-to-layout-grid="false" fo:margin-top="0in" fo:margin-bottom="0in" fo:line-height="0.3055in" fo:margin-left="0.5826in" fo:background-color="#FFFFFF">
        <style:tab-stops/>
      </style:paragraph-properties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21" style:parent-style-name="標題3" style:family="paragraph">
      <style:paragraph-properties style:snap-to-layout-grid="false" fo:margin-top="0.125in" fo:line-height="0.3055in" fo:margin-left="0.5833in" fo:text-indent="-0.5833in" fo:background-color="#FFFFFF">
        <style:tab-stops/>
      </style:paragraph-properties>
      <style:text-properties style:font-name="標楷體" style:font-name-asian="標楷體" fo:font-weight="normal" style:font-weight-asian="normal" style:font-weight-complex="normal" fo:font-size="14pt" style:font-size-asian="14pt" style:font-size-complex="14pt"/>
    </style:style>
    <style:style style:name="P22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margin-top="0.125in" fo:line-height="0.305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margin-top="0.125in" fo:line-height="0.305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margin-top="0.125in" fo:line-height="150%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萬華區老松國民小學校園場地開放補充注意事項</text:p>
      <text:p text:style-name="P2">中華民國115年7月31日<text:s/>公布施行</text:p>
      <text:p text:style-name="P3"/>
      <text:list text:style-name="LFO1" text:continue-numbering="true">
        <text:list-item>
          <text:p text:style-name="P4"><text:span text:style-name="T5"><text:s text:c="3"/></text:span><text:span text:style-name="T6">臺北市萬華區老松國民小學</text:span><text:span text:style-name="T7">(以下簡稱本</text:span><text:span text:style-name="T8">校</text:span><text:span text:style-name="T9">)為加強校園場地開放使用管理，</text:span><text:span text:style-name="T10">依</text:span><text:span text:style-name="T11">臺北市政府教育局「</text:span><text:span text:style-name="T12">場地開放使用管理辦法</text:span><text:span text:style-name="T13">」</text:span><text:span text:style-name="T14">訂定本</text:span><text:span text:style-name="T15">注意事項</text:span><text:span text:style-name="T16">。</text:span></text:p>
        </text:list-item>
      </text:list>
      <text:list text:style-name="LFO1" text:continue-numbering="true">
        <text:list-item>
          <text:p text:style-name="P17"><text:s text:c="4"/>校園場地之使用，不得為影響學校教學或相關活動之進行；其用途以下列活動為限：</text:p>
        </text:list-item>
      </text:list>
      <text:h text:style-name="P18" text:outline-level="3"><text:s/>一 學校教育活動。</text:h>
      <text:h text:style-name="P19" text:outline-level="3"><text:s/>二 體育活動。</text:h>
      <text:h text:style-name="P20" text:outline-level="3"><text:s/>三 其他不違背法令或善良風俗之活動。</text:h>
      <text:list text:style-name="LFO1" text:continue-numbering="true">
        <text:list-item>
          <text:p text:style-name="P21"><text:s text:c="4"/>校園場地若於同一時段有多數申請者申請使用，致場地時段不敷分配時，由學校協調或抽籤決定之。</text:p>
        </text:list-item>
      </text:list>
      <text:p text:style-name="P22"><text:s text:c="10"/>申請長期使用校園場地，每期以三個月為限。以每年1月至3月為第1季，依序至第4季，按季提出申請。本校於每季開始之1個月前，於本校網站公告次季無法提供使用之場地、時間等資訊。</text:p>
      <text:p text:style-name="P23">第四條 <text:s text:c="2"/>申請人於申請季別前1個月起之五個工作日內，提送該季場地使用申請書至本校總務處。申請書請務必填妥申請者之基本資料與聯絡資訊。</text:p>
      <text:p text:style-name="P24"><text:s text:c="10"/>如各申請者所申請之場地、日期、時間無衝突者，該申請原則即予受理。若複數申請者提出申請致場地、時段有所重疊時，將以抽籤方式決定受理單位者及候補序位。</text:p>
      <text:p text:style-name="P25"><text:s text:c="10"/>本校於截止受理申請後3個工作日內，於本校網站公告是否受理與辦理抽籤之日期、時間與地點等相關資訊。本校辦理抽籤時，申請者得親自到場(或授權)到場觀視，惟仍應依本校訪客入校相關程序辦理。</text:p>
      <text:p text:style-name="P26"><text:s text:c="10"/>前項抽籤結果於抽籤日後3個工作日內於本校網站公告，並通知申<text:soft-page-break/>請者，公告受理申請結果後，申請者應於公告之次日起5個工作日內，完成繳費等申請程序（除第1季申請者，於該年度開始後5個工作日內完成繳費等申請程序），未於期限內完成申請程序者，視同放棄本次申請，並通知候補序位申請者。</text:p>
      <text:p text:style-name="P27"><text:s text:c="10"/>申請者辦理申請程序，原則應按提送之申請書所列時間、場地辦理，如有顯不合理之異常刪減，本校得廢止該次申請，並限制未來一年內申請之權利。</text:p>
      <text:p text:style-name="P28">第五條 <text:s text:c="3"/>每季經本注意事項第四條規定受理申請後，其他尚未申請使用之場地、時段等，以先申請者優先受理使用，不再另行抽籤決定。</text:p>
      <text:p text:style-name="P29"/>
      <text:p text:style-name="P30">第六條 <text:s text:c="3"/>已受理之申請，如因本校辦理其他重大活動致生競合情形，本校得暫停申請者該場次之申請使用，惟應於該場次使用日期之3日前通知申請者。</text:p>
      <text:p text:style-name="P31"><text:s text:c="10"/>發生前項情形，申請者得申請退還該場次已繳之使用費，或於該季剩餘空閒時間或次季優先登記相同使用時長之場次。</text:p>
      <text:p text:style-name="P32"><text:s text:c="10"/>因如各類災害或其他原因致停班停課、場地或設備發生損壞或故障、或其他臨時緊急狀況，致場地無法使用時。不適用第1項提前通知規定；但可依第2項規定辦理。</text:p>
      <text:p text:style-name="P33">第七條 <text:s text:c="3"/>如有其他未盡事宜，本校得隨時補充之。</text:p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9895in" text:list-level-position-and-space-mode="label-alignment">
          <style:list-level-label-alignment text:label-followed-by="listtab" fo:margin-left="0.9895in" fo:text-indent="-0.98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</meta:initial-creator>
    <dc:creator>t</dc:creator>
    <meta:creation-date>2026-08-18T06:03:00Z</meta:creation-date>
    <dc:date>2026-08-18T06:03:00Z</dc:date>
    <meta:template xlink:href="Normal" xlink:type="simple"/>
    <meta:editing-cycles>2</meta:editing-cycles>
    <meta:editing-duration>PT60S</meta:editing-duration>
    <meta:document-statistic meta:page-count="2" meta:paragraph-count="2" meta:word-count="168" meta:character-count="1124" meta:row-count="7" meta:non-whitespace-character-count="958"/>
  </office:meta>
</office:document-meta>
</file>